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Open Sans" svg:font-family="'Open Sans', sans-serif"/>
    <style:font-face style:name="OpenSymbol" svg:font-family="OpenSymbol"/>
    <style:font-face style:name="georgia" svg:font-family="georgia, serif"/>
    <style:font-face style:name="Lucida Sans1" svg:font-family="'Lucida Sans'" style:font-family-generic="swiss"/>
    <style:font-face style:name="Courier New" svg:font-family="'Courier New'" style:font-adornments="Normalny" style:font-family-generic="modern" style:font-pitch="fixed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style:font-name="Times New Roman"/>
    </style:style>
    <style:style style:name="P2" style:family="paragraph" style:parent-style-name="Standard">
      <style:paragraph-properties fo:margin-top="0.176cm" fo:margin-bottom="0.176cm" fo:line-height="100%"/>
    </style:style>
    <style:style style:name="P3" style:family="paragraph" style:parent-style-name="Standard" style:list-style-name="WWNum9">
      <style:paragraph-properties fo:margin-top="0.176cm" fo:margin-bottom="0.176cm" fo:line-height="100%"/>
    </style:style>
    <style:style style:name="P4" style:family="paragraph" style:parent-style-name="Standard">
      <style:paragraph-properties fo:margin-top="0.176cm" fo:margin-bottom="0.176cm" fo:line-height="100%" fo:text-align="center" style:justify-single-word="false"/>
    </style:style>
    <style:style style:name="P5" style:family="paragraph" style:parent-style-name="Standard">
      <style:paragraph-properties fo:margin-top="0.176cm" fo:margin-bottom="0.176cm" fo:line-height="100%"/>
      <style:text-properties style:font-name="Times New Roman"/>
    </style:style>
    <style:style style:name="P6" style:family="paragraph" style:parent-style-name="Standard" style:list-style-name="WWNum1">
      <style:paragraph-properties fo:margin-top="0.176cm" fo:margin-bottom="0.176cm" fo:line-height="100%"/>
      <style:text-properties style:font-name="Times New Roman"/>
    </style:style>
    <style:style style:name="P7" style:family="paragraph" style:parent-style-name="Standard" style:list-style-name="WWNum2">
      <style:paragraph-properties fo:margin-top="0.176cm" fo:margin-bottom="0.176cm" fo:line-height="100%"/>
      <style:text-properties style:font-name="Times New Roman"/>
    </style:style>
    <style:style style:name="P8" style:family="paragraph" style:parent-style-name="Standard" style:list-style-name="WWNum3">
      <style:paragraph-properties fo:margin-top="0.176cm" fo:margin-bottom="0.176cm" fo:line-height="100%"/>
      <style:text-properties style:font-name="Times New Roman"/>
    </style:style>
    <style:style style:name="P9" style:family="paragraph" style:parent-style-name="Standard" style:list-style-name="WWNum4">
      <style:paragraph-properties fo:margin-top="0.176cm" fo:margin-bottom="0.176cm" fo:line-height="100%"/>
      <style:text-properties style:font-name="Times New Roman"/>
    </style:style>
    <style:style style:name="P10" style:family="paragraph" style:parent-style-name="Standard" style:list-style-name="WWNum5">
      <style:paragraph-properties fo:margin-top="0.176cm" fo:margin-bottom="0.176cm" fo:line-height="100%"/>
      <style:text-properties style:font-name="Times New Roman"/>
    </style:style>
    <style:style style:name="P11" style:family="paragraph" style:parent-style-name="Standard" style:list-style-name="WWNum6">
      <style:paragraph-properties fo:margin-top="0.176cm" fo:margin-bottom="0.176cm" fo:line-height="100%"/>
      <style:text-properties style:font-name="Times New Roman"/>
    </style:style>
    <style:style style:name="P12" style:family="paragraph" style:parent-style-name="Standard" style:list-style-name="WWNum7">
      <style:paragraph-properties fo:margin-top="0.176cm" fo:margin-bottom="0.176cm" fo:line-height="100%"/>
      <style:text-properties style:font-name="Times New Roman"/>
    </style:style>
    <style:style style:name="P13" style:family="paragraph" style:parent-style-name="Standard" style:list-style-name="WWNum8">
      <style:paragraph-properties fo:margin-top="0.176cm" fo:margin-bottom="0.176cm" fo:line-height="100%"/>
      <style:text-properties style:font-name="Times New Roman"/>
    </style:style>
    <style:style style:name="P14" style:family="paragraph" style:parent-style-name="Standard" style:list-style-name="WWNum9">
      <style:paragraph-properties fo:margin-top="0.176cm" fo:margin-bottom="0.176cm" fo:line-height="100%"/>
      <style:text-properties style:font-name="Times New Roman"/>
    </style:style>
    <style:style style:name="P15" style:family="paragraph" style:parent-style-name="Standard" style:master-page-name="Standard">
      <style:paragraph-properties fo:margin-top="0.176cm" fo:margin-bottom="0.176cm" fo:line-height="100%" fo:text-align="center" style:justify-single-word="false" style:page-number="auto"/>
    </style:style>
    <style:style style:name="P16" style:family="paragraph" style:parent-style-name="Standard">
      <style:paragraph-properties fo:margin-left="1.27cm" fo:margin-right="0cm" fo:margin-top="0.176cm" fo:margin-bottom="0.176cm" fo:line-height="100%" fo:text-indent="0cm" style:auto-text-indent="false"/>
    </style:style>
    <style:style style:name="P17" style:family="paragraph" style:parent-style-name="Standard">
      <style:paragraph-properties fo:margin-left="1.27cm" fo:margin-right="0cm" fo:margin-top="0.176cm" fo:margin-bottom="0.176cm" fo:line-height="100%" fo:text-indent="0cm" style:auto-text-indent="false"/>
      <style:text-properties style:use-window-font-color="true" style:font-name="Times New Roman" fo:font-size="12pt" style:font-size-asian="12pt" style:font-size-complex="12pt"/>
    </style:style>
    <style:style style:name="P18" style:family="paragraph" style:parent-style-name="Standard">
      <style:paragraph-properties fo:margin-left="1.27cm" fo:margin-right="0cm" fo:margin-top="0.176cm" fo:margin-bottom="0.176cm" fo:line-height="100%" fo:text-indent="0cm" style:auto-text-indent="false"/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P19" style:family="paragraph" style:parent-style-name="Standard">
      <style:paragraph-properties fo:margin-left="1.27cm" fo:margin-right="0cm" fo:margin-top="0.176cm" fo:margin-bottom="0.176cm" fo:line-height="100%" fo:text-indent="0cm" style:auto-text-indent="false"/>
      <style:text-properties style:font-name="Times New Roman"/>
    </style:style>
    <style:style style:name="P20" style:family="paragraph" style:parent-style-name="Standard">
      <style:paragraph-properties fo:margin-left="2.54cm" fo:margin-right="0cm" fo:margin-top="0.176cm" fo:margin-bottom="0.176cm" fo:line-height="100%" fo:text-indent="0cm" style:auto-text-indent="false"/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P21" style:family="paragraph" style:parent-style-name="Text_20_body">
      <style:paragraph-properties fo:margin-left="0cm" fo:margin-right="0cm" fo:margin-top="0cm" fo:margin-bottom="0.265cm" fo:orphans="2" fo:widows="2" fo:text-indent="0cm" style:auto-text-indent="false"/>
      <style:text-properties fo:font-variant="normal" fo:text-transform="none" style:use-window-font-color="true" style:font-name="Times New Roman" fo:font-size="12pt" fo:letter-spacing="normal" fo:font-style="normal" fo:font-weight="normal" style:font-size-asian="12pt" style:font-size-complex="12pt"/>
    </style:style>
    <style:style style:name="P22" style:family="paragraph" style:parent-style-name="Text_20_body">
      <style:paragraph-properties fo:margin-left="0cm" fo:margin-right="0cm" fo:margin-top="0cm" fo:margin-bottom="0.265cm" fo:orphans="2" fo:widows="2" fo:text-indent="0cm" style:auto-text-indent="false"/>
      <style:text-properties fo:font-variant="normal" fo:text-transform="none" style:use-window-font-color="true" style:font-name="Times New Roman" fo:font-size="12pt" fo:letter-spacing="normal" fo:font-style="normal" fo:font-weight="bold" style:font-size-asian="12pt" style:font-weight-asian="bold" style:font-size-complex="12pt" style:font-weight-complex="bold"/>
    </style:style>
    <style:style style:name="P23" style:family="paragraph" style:parent-style-name="Text_20_body">
      <style:paragraph-properties fo:margin-left="0cm" fo:margin-right="0cm" fo:margin-top="0cm" fo:margin-bottom="0.265cm" fo:orphans="2" fo:widows="2" fo:text-indent="0cm" style:auto-text-indent="false"/>
    </style:style>
    <style:style style:name="P24" style:family="paragraph" style:parent-style-name="Text_20_body">
      <style:paragraph-properties fo:margin-left="1.27cm" fo:margin-right="0cm" fo:margin-top="0.176cm" fo:margin-bottom="0.176cm" fo:line-height="100%" fo:text-indent="0cm" style:auto-text-indent="false"/>
      <style:text-properties fo:font-variant="normal" fo:text-transform="none" style:use-window-font-color="true" style:font-name="Times New Roman" fo:font-size="12pt" fo:letter-spacing="normal" fo:font-style="normal" fo:font-weight="normal" style:font-size-asian="12pt" style:font-size-complex="12pt"/>
    </style:style>
    <style:style style:name="P25" style:family="paragraph" style:parent-style-name="List_20_Paragraph" style:list-style-name="WWNum11">
      <style:paragraph-properties fo:margin-top="0.176cm" fo:margin-bottom="0.176cm" fo:line-height="100%"/>
      <style:text-properties style:font-name="Times New Roman"/>
    </style:style>
    <style:style style:name="T1" style:family="text">
      <style:text-properties style:font-name="Times New Roman" fo:font-size="13.5pt" fo:font-weight="bold" style:font-name-asian="Times New Roman1" style:font-size-asian="13.5pt" style:language-asian="pl" style:country-asian="PL" style:font-weight-asian="bold" style:font-name-complex="Times New Roman1" style:font-size-complex="13.5pt" style:font-weight-complex="bold"/>
    </style:style>
    <style:style style:name="T2" style:family="text"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T3" style:family="text">
      <style:text-properties style:font-name="Times New Roman" fo:font-size="12pt" style:font-name-asian="Times New Roman1" style:font-size-asian="12pt" style:language-asian="pl" style:country-asian="PL" style:font-name-complex="Times New Roman1" style:font-size-complex="12pt" style:font-weight-complex="bold"/>
    </style:style>
    <style:style style:name="T4" style:family="text">
      <style:text-properties style:font-name="Times New Roman" fo:font-size="12pt" fo:font-style="italic" style:font-name-asian="Times New Roman1" style:font-size-asian="12pt" style:language-asian="pl" style:country-asian="PL" style:font-style-asian="italic" style:font-name-complex="Times New Roman1" style:font-size-complex="12pt" style:font-style-complex="italic"/>
    </style:style>
    <style:style style:name="T5" style:family="text">
      <style:text-properties style:font-name="Times New Roman" fo:font-size="12pt" fo:font-weight="bold" style:font-name-asian="Times New Roman1" style:font-size-asian="12pt" style:language-asian="pl" style:country-asian="PL" style:font-weight-asian="bold" style:font-name-complex="Times New Roman1" style:font-size-complex="12pt" style:font-weight-complex="bold"/>
    </style:style>
    <style:style style:name="T6" style:family="text">
      <style:text-properties style:font-name="Times New Roman" fo:font-weight="bold" style:font-name-asian="Times New Roman1" style:language-asian="pl" style:country-asian="PL" style:font-weight-asian="bold" style:font-name-complex="Times New Roman1" style:font-weight-complex="bold"/>
    </style:style>
    <style:style style:name="T7" style:family="text">
      <style:text-properties fo:font-weight="bold" style:font-name-asian="Times New Roman1" style:language-asian="pl" style:country-asian="PL" style:font-weight-asian="bold" style:font-name-complex="Times New Roman1" style:font-weight-complex="bold"/>
    </style:style>
    <style:style style:name="T8" style:family="text">
      <style:text-properties fo:font-size="12pt" style:font-name-asian="Times New Roman1" style:font-size-asian="12pt" style:language-asian="pl" style:country-asian="PL" style:font-name-complex="Times New Roman1" style:font-size-complex="12pt"/>
    </style:style>
    <style:style style:name="T9" style:family="text">
      <style:text-properties fo:font-size="12pt" style:font-name-asian="Times New Roman1" style:font-size-asian="12pt" style:language-asian="pl" style:country-asian="PL" style:font-name-complex="Times New Roman1" style:font-size-complex="12pt" style:font-weight-complex="bold"/>
    </style:style>
    <style:style style:name="T10" style:family="text">
      <style:text-properties fo:font-size="12pt" fo:font-weight="bold" style:font-name-asian="Times New Roman1" style:font-size-asian="12pt" style:language-asian="pl" style:country-asian="PL" style:font-weight-asian="bold" style:font-name-complex="Times New Roman1" style:font-size-complex="12pt" style:font-weight-complex="bold"/>
    </style:style>
    <style:style style:name="T11" style:family="text">
      <style:text-properties fo:font-size="12pt" fo:font-style="italic" style:font-name-asian="Times New Roman1" style:font-size-asian="12pt" style:language-asian="pl" style:country-asian="PL" style:font-style-asian="italic" style:font-name-complex="Times New Roman1" style:font-size-complex="12pt" style:font-style-complex="italic"/>
    </style:style>
    <style:style style:name="T12" style:family="text">
      <style:text-properties style:font-name="Times New Roman" fo:font-size="12pt" fo:font-weight="bold" style:font-name-asian="Times New Roman1" style:font-size-asian="12pt" style:language-asian="pl" style:country-asian="PL" style:font-weight-asian="bold" style:font-name-complex="Times New Roman1" style:font-size-complex="12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5" text:outline-level="3"><text:span text:style-name="T1">WEWNĄTRZSZKOLNY SYSTEM OCENIANIA: ZACHOWANIE</text:span></text:h>
      <text:p text:style-name="P4"><text:span text:style-name="T2">​</text:span><text:span text:style-name="T4">Szkoła Podstawowa nr 3 im. Mikołaja Kopernika w Lipnie, Klasy IV – VIII</text:span></text:p>
      <text:p text:style-name="P4"><text:span text:style-name="T4">Stan prawny obowiązujący od 1 września 2026 r.</text:span><text:span text:style-name="T2"> </text:span></text:p>
      <text:p text:style-name="P2"><text:span text:style-name="T2">​</text:span><text:span text:style-name="T5">1. Skala oceniania zachowania</text:span></text:p>
      <text:p text:style-name="P5"><text:span text:style-name="T8">​W klasach IV – VIII śródroczną i roczną ocenę klasyfikacyjną zachowania ustala się według następującej skali: </text:span></text:p>
      <text:list xml:id="list7288614431389323919" text:style-name="WWNum1">
        <text:list-item>
          <text:p text:style-name="P6"><text:span text:style-name="T8">​</text:span><text:span text:style-name="T10">wzorowe</text:span><text:span text:style-name="T8"> – 6</text:span></text:p>
        </text:list-item>
      </text:list>
      <text:list xml:id="list8578832848508691683" text:style-name="WWNum2">
        <text:list-item>
          <text:p text:style-name="P7"><text:span text:style-name="T8">​</text:span><text:span text:style-name="T10">bardzo dobre</text:span><text:span text:style-name="T8"> – 5</text:span></text:p>
        </text:list-item>
      </text:list>
      <text:list xml:id="list8459155022265055846" text:style-name="WWNum3">
        <text:list-item>
          <text:p text:style-name="P8"><text:span text:style-name="T8">​</text:span><text:span text:style-name="T10">dobre</text:span><text:span text:style-name="T8"> – 4 </text:span><text:span text:style-name="T11">(wyjściowa ocena klasyfikacyjna)</text:span></text:p>
        </text:list-item>
      </text:list>
      <text:list xml:id="list7629104356741600438" text:style-name="WWNum4">
        <text:list-item>
          <text:p text:style-name="P9"><text:span text:style-name="T8">​</text:span><text:span text:style-name="T10">poprawne</text:span><text:span text:style-name="T8"> – 3</text:span></text:p>
        </text:list-item>
      </text:list>
      <text:list xml:id="list1224410298588393988" text:style-name="WWNum5">
        <text:list-item>
          <text:p text:style-name="P10"><text:span text:style-name="T8">​</text:span><text:span text:style-name="T10">nieodpowiednie</text:span><text:span text:style-name="T8"> – 2</text:span></text:p>
        </text:list-item>
      </text:list>
      <text:list xml:id="list780570131023865059" text:style-name="WWNum6">
        <text:list-item>
          <text:p text:style-name="P11"><text:span text:style-name="T8">​</text:span><text:span text:style-name="T10">naganne</text:span><text:span text:style-name="T8"> – 1</text:span></text:p>
        </text:list-item>
      </text:list>
      <text:p text:style-name="P5"><text:span text:style-name="T8">​</text:span><text:span text:style-name="T10">2. Podstawowe obszary oceniania zachowania (od 1 września 2026 r.)</text:span></text:p>
      <text:p text:style-name="P5"><text:span text:style-name="T8">​Ocenianie zachowania ucznia polega na rozpoznaniu przez wychowawcę stopnia respektowania zasad w 9 obszarach: </text:span></text:p>
      <text:list xml:id="list1095947825909112276" text:style-name="WWNum7">
        <text:list-item>
          <text:p text:style-name="P12"><text:span text:style-name="T8">​</text:span><text:span text:style-name="T10">Wywiązywanie się z obowiązków ucznia:</text:span><text:span text:style-name="T8"> rzetelne i terminowe przygotowanie do zajęć, wykonywanie zadań, systematyczność oraz frekwencja.</text:span></text:p>
        </text:list-item>
        <text:list-item>
          <text:p text:style-name="P12"><text:span text:style-name="T8">​</text:span><text:span text:style-name="T10">Okazywanie szacunku innym osobom:</text:span><text:span text:style-name="T8"> stosowanie zasad kultury w relacjach z nauczycielami, uczniami oraz pracownikami szkoły.</text:span></text:p>
        </text:list-item>
        <text:list-item>
          <text:p text:style-name="P12"><text:span text:style-name="T8">​</text:span><text:span text:style-name="T10">Przejmowanie odpowiedzialności za własny rozwój i realizację celów rozwojowych:</text:span><text:span text:style-name="T8"> samodzielność w uczeniu się, wyznaczanie celów oraz praca nad własnymi słabościami.</text:span></text:p>
        </text:list-item>
        <text:list-item>
          <text:p text:style-name="P12"><text:span text:style-name="T8">​</text:span><text:span text:style-name="T10">Przestrzeganie norm społecznych w szkole i poza nią:</text:span><text:span text:style-name="T8"> właściwa postawa w przestrzeni szkolnej oraz publicznej, podczas wycieczek oraz w środowisku cyfrowym.</text:span></text:p>
        </text:list-item>
        <text:list-item>
          <text:p text:style-name="P12"><text:span text:style-name="T8">​</text:span><text:span text:style-name="T10">Dbałość o kulturę języka:</text:span><text:span text:style-name="T8"> stosowanie zwrotów grzecznościowych, eliminacja wulgaryzmów, mowy nienawiści oraz przeciwdziałanie hejtowi.</text:span></text:p>
        </text:list-item>
        <text:list-item>
          <text:p text:style-name="P12"><text:span text:style-name="T8">​</text:span><text:span text:style-name="T10">Dbałość o bezpieczeństwo i zdrowie własne oraz innych osób:</text:span><text:span text:style-name="T8"> przestrzeganie zasad BHP, higieny osobistej, dbanie o zdrowie fizyczne i dobrostan psychiczny.</text:span></text:p>
        </text:list-item>
        <text:list-item>
          <text:p text:style-name="P12"><text:span text:style-name="T10">Współpracę oraz dbałość o dobre relacje z innymi:</text:span><text:span text:style-name="T8"> budowanie pozytywnych więzi rówieśniczych, empatia i bezprzemocowe rozwiązywanie konfliktów.</text:span></text:p>
        </text:list-item>
        <text:list-item>
          <text:p text:style-name="P12"><text:span text:style-name="T8">​</text:span><text:span text:style-name="T10">Zaangażowanie w życie klasy, szkoły i wspólnoty lokalnej:</text:span><text:span text:style-name="T8"> udział w projektach, uroczystościach, wolontariacie oraz pracach Samorządu Uczniowskiego.</text:span></text:p>
        </text:list-item>
        <text:list-item>
          <text:p text:style-name="P12"><text:span text:style-name="T8">​</text:span><text:span text:style-name="T10">Szacunek dla narodu, ojczyzny oraz tradycji i kultury innych narodów:</text:span><text:span text:style-name="T8"> kultywowanie postaw patriotycznych, poszanowanie symboli narodowych i szkolnych oraz tolerancja.</text:span></text:p>
        </text:list-item>
      </text:list>
      <text:p text:style-name="P18"/>
      <text:p text:style-name="P5"><text:span text:style-name="T8">​</text:span><text:span text:style-name="T10">3. Tryb i procedura ustalania oceny przez wychowawcę</text:span></text:p>
      <text:list xml:id="list64072839482149583" text:style-name="WWNum8">
        <text:list-item>
          <text:p text:style-name="P13"><text:span text:style-name="T8">​</text:span><text:span text:style-name="T10">Uprawnienie:</text:span><text:span text:style-name="T8"> Ocenę śródroczną i roczną zachowania ustala </text:span><text:span text:style-name="T10">wychowawca klasy</text:span><text:span text:style-name="T8">. </text:span></text:p>
        </text:list-item>
      </text:list>
      <text:list xml:id="list6709342985170376764" text:style-name="WWNum9">
        <text:list-item>
          <text:p text:style-name="P14"><text:span text:style-name="T8">​</text:span><text:span text:style-name="T10">Źródła informacji:</text:span><text:span text:style-name="T8"> Ustalając ocenę, wychowawca obowiązkowo posiłkuje się: </text:span></text:p>
          <text:list>
            <text:list-item>
              <text:p text:style-name="P14"><text:soft-page-break/><text:span text:style-name="T8">​wpisanymi uwagami i pochwałami w dzienniku elektronicznym;</text:span></text:p>
            </text:list-item>
            <text:list-item>
              <text:p text:style-name="P14"><text:span text:style-name="T8">opiniami i wnioskami nauczycieli przedmiotowych prowadzących zajęcia z danym uczniem;</text:span></text:p>
            </text:list-item>
            <text:list-item>
              <text:p text:style-name="P14"><text:span text:style-name="T8">​opiniami i informacjami zgłaszanymi przez innych pracowników szkoły (pedagoga, psychologa, pracowników obsługi i administracji);</text:span></text:p>
            </text:list-item>
            <text:list-item>
              <text:p text:style-name="P14"><text:span text:style-name="T8">​opinią zespołu klasowego oraz samooceną ucznia.</text:span></text:p>
            </text:list-item>
          </text:list>
        </text:list-item>
      </text:list>
      <text:p text:style-name="P19"><text:span text:style-name="T8">ucznia. </text:span></text:p>
      <text:list xml:id="list35841128" text:continue-numbering="true" text:style-name="WWNum9">
        <text:list-item>
          <text:list>
            <text:list-item>
              <text:p text:style-name="P14"><text:span text:style-name="T8">​</text:span><text:span text:style-name="T10">Termin informowania:</text:span><text:span text:style-name="T8"> Wychowawca klasy ma obowiązek poinformować ucznia oraz jego rodziców/opiekunów prawnych o przewidywanej śródrocznej lub rocznej ocenie zachowania </text:span><text:span text:style-name="T9">(zapisaną w dzienniku elektronicznym)</text:span><text:span text:style-name="T8"> </text:span><text:span text:style-name="T9">na 7 dni przed klasyfikacyjnym posiedzeniem Rady Pedagogicznej</text:span><text:span text:style-name="T8">. </text:span></text:p>
            </text:list-item>
            <text:list-item>
              <text:p text:style-name="P14"><text:span text:style-name="T8">​</text:span><text:span text:style-name="T10">Ostateczność:</text:span><text:span text:style-name="T8"> Ocena ustalona przez wychowawcę jest ostateczna (z wyjątkiem procedury odwoławczej do Dyrekcji w przypadku naruszenia przepisów prawa). Przy ocenianiu uczniów posiadających orzeczenia/opinie PPP uwzględnia się wpływ stwierdzonych zaburzeń lub odchyleń rozwojowych na zachowanie.</text:span></text:p>
            </text:list-item>
          </text:list>
        </text:list-item>
      </text:list>
      <text:p text:style-name="P19"><text:span text:style-name="T8">​</text:span><text:span text:style-name="T10">4. Kryteria ocen zachowania ucznia</text:span></text:p>
      <text:p text:style-name="P24"><text:span text:style-name="T7">A. Wzorową ocenę zachowania otrzymuje uczeń, który spełnia wymagania na ocenę bardzo dobrą, ponadto:</text:span></text:p>
      <text:p text:style-name="P23">a) służy za wzór do naśladowania przez innych,</text:p>
      <text:p text:style-name="P21">b) na miarę swoich możliwości przykładnie spełnia wszystkie obowiązki szkolne,</text:p>
      <text:p text:style-name="P21">c) systematycznie i punktualnie uczęszcza na zajęcia szkolne, na bieżąco usprawiedliwia nieobecności szkolne,</text:p>
      <text:p text:style-name="P21">d) wzorowo zachowuje się podczas zajęć lekcyjnych,</text:p>
      <text:p text:style-name="P21">e) szanuje ludzi i ich pracę, przekonania i poglądy,</text:p>
      <text:p text:style-name="P21">f) swoim zachowaniem kształtuje pozytywny obraz szkoły, godnie reprezentuje ją na zewnątrz, dba o honor i tradycje szkoły,</text:p>
      <text:p text:style-name="P21">g) jest uczciwy w każdej sytuacji życia szkolnego, zawsze właściwie reaguje na dostrzeżone przejawy zła i agresji,</text:p>
      <text:p text:style-name="P21">i) rozwija swoje zainteresowania i uzdolnienia,</text:p>
      <text:p text:style-name="P21">j) przygotowuje się i bierze udział w konkursach przedmiotowych, olimpiadach, zawodach sportowych,</text:p>
      <text:p text:style-name="P21">k) dba o dobra materialne należące do szkoły, uczniów nauczycieli i innych osób,</text:p>
      <text:p text:style-name="P21">l) wyróżnia się kulturalnym i taktownym zachowaniem w każdej sytuacji szkolnej i pozaszkolnej, prezentuje wysoką kulturę słowa,</text:p>
      <text:p text:style-name="P21">m) zawsze dba o swój wygląd, podczas uroczystości szkolnych występuje w stroju galowym,</text:p>
      <text:p text:style-name="P21">n) wyróżnia się aktywnością w pracy na rzecz oddziału i  szkoły, jest inicjatorem imprez klasowych oraz szkolnych, działa w organizacjach uczniowskich,</text:p>
      <text:p text:style-name="P21"><text:soft-page-break/>o) podejmuje inicjatywy służące dobru społeczności szkolnej,</text:p>
      <text:p text:style-name="P21">p) w każdej sytuacji przestrzega zasad bezpieczeństwa, dba o zdrowie własne i innych osób,</text:p>
      <text:p text:style-name="P21">r) chętnie pomaga kolegom w nauce,</text:p>
      <text:p text:style-name="P21">s) dba o zdrowie swoje i innych, nie ulega nałogom,.</text:p>
      <text:p text:style-name="P22">B. Bardzo dobrą ocenę zachowania otrzymuje uczeń, który spełnia wymagania na ocenę dobrą, ponadto:</text:p>
      <text:p text:style-name="P21">a) systematycznie uczęszcza na zajęcia szkolne,</text:p>
      <text:p text:style-name="P21">b) jest przygotowany do wszystkich zajęć szkolnych i pracuje systematycznie w miarę swoich możliwości,</text:p>
      <text:p text:style-name="P21">c) nie spóźnia się na lekcje,</text:p>
      <text:p text:style-name="P21">d) nie używa wulgaryzmów, jest taktowny w każdej sytuacji,</text:p>
      <text:p text:style-name="P21">e) dba o zdrowie swoje i innych, nie ulega nałogom,</text:p>
      <text:p text:style-name="P21">f) prawidłowo reaguje na przejawy agresji,</text:p>
      <text:p text:style-name="P21">g) dba o dobra materialne należące do szkoły, uczniów nauczycieli i innych osób,</text:p>
      <text:p text:style-name="P21">h) nie odmawia kolegom pomocy w nauce,</text:p>
      <text:p text:style-name="P21">i) angażuje się w pracę na rzecz oddziału, szkoły i środowiska lokalnego,</text:p>
      <text:p text:style-name="P21">j) dba o dobre imię, honor i tradycje szkoły,</text:p>
      <text:p text:style-name="P21">k) reprezentuje szkołę na zewnątrz w konkursach przedmiotowych, olimpiadach, zawodach sportowych,</text:p>
      <text:p text:style-name="P21">l) przestrzega zasad bezpieczeństwa, dba o zdrowie swoje i innych.</text:p>
      <text:p text:style-name="P22">C. Dobrą ocenę zachowania otrzymuje uczeń, który spełnia wymagania na ocenę poprawną, ponadto:</text:p>
      <text:p text:style-name="P21">a) zwykle jest przygotowany do wszystkich zajęć szkolnych i pracuje systematycznie w miarę swoich możliwości,</text:p>
      <text:p text:style-name="P21">b) wyjątkowo opuszcza godziny lekcyjne bez ich usprawiedliwienia,</text:p>
      <text:p text:style-name="P21">c) nie spóźnia się na lekcje,</text:p>
      <text:p text:style-name="P21">d) dba o kulturę języka,</text:p>
      <text:p text:style-name="P21">e) nie wykazuje zbyt dużej aktywności, ale swym zachowaniem nie utrudnia prowadzenia lekcji,</text:p>
      <text:p text:style-name="P21">f) na prośbę nauczyciela pomaga kolegom w nauce,</text:p>
      <text:p text:style-name="P21">g) dba o zdrowie swoje i innych, nie ulega nałogom,</text:p>
      <text:p text:style-name="P21">h) jego zachowanie nie zagraża bezpieczeństwu i zdrowiu innych,</text:p>
      <text:p text:style-name="P21"><text:soft-page-break/>i) jego dbałość wyląd zewnętrzny nie budzi zastrzeżeń,</text:p>
      <text:p text:style-name="P21">j)  szanuje swoją pracę i innych oraz mienie szkoły,</text:p>
      <text:p text:style-name="P21">k) stara się kulturalnie zachowywać w szkole i poza nią,</text:p>
      <text:p text:style-name="P21">l) wywiązuje się z powierzonych mu zadań.</text:p>
      <text:p text:style-name="P22">D. Poprawną ocenę zachowania otrzymuje uczeń, który:</text:p>
      <text:p text:style-name="P21">a) niesystematycznie przygotowuje się do zajęć szkolnych i w stosunku do swoich możliwości osiąga przeciętne wyniki,</text:p>
      <text:p text:style-name="P21">b) wywiązuje się z podstawowych obowiązków ucznia,</text:p>
      <text:p text:style-name="P21">c) sporadycznie narusza obowiązujące w szkole normy zachowania i regulaminy szkolne,</text:p>
      <text:p text:style-name="P21">d) zdarza mu się opuszczać lekcje bez usprawiedliwienia,</text:p>
      <text:p text:style-name="P21">e) zdarza mu się spóźniać na lekcje,</text:p>
      <text:p text:style-name="P21">f) jego kultura osobista nie budzi większych zastrzeżeń,</text:p>
      <text:p text:style-name="P21">g) w szkole i poza nią zachowuje się właściwie,</text:p>
      <text:p text:style-name="P21">h) stara się dbać o piękno języka ojczystego,</text:p>
      <text:p text:style-name="P21">i) dba o zdrowie swoje i innych, nie ulega nałogom,</text:p>
      <text:p text:style-name="P21">j) nie używa przemocy słownej lub fizycznej w stosunku do innych, ale nie zawsze reaguje na jej przejawy,</text:p>
      <text:p text:style-name="P21">k) zdarza mu się niewłaściwe zachowanie, ale pozytywnie reaguje na zwróconą mu uwagę,</text:p>
      <text:p text:style-name="P21">l) szanuje cudzą własność i mienie szkoły,</text:p>
      <text:p text:style-name="P21">ł) samodzielnie nie podejmuje działań na rzecz oddziału i szkoły</text:p>
      <text:p text:style-name="P21">m) otrzymał upomnienie wychowawcy klasy</text:p>
      <text:p text:style-name="P21">n) otrzymał naganę wychowawcy klasy ( w przypadku braku reakcji na upomnienie).</text:p>
      <text:p text:style-name="P22">E. Nieodpowiednią ocenę zachowania otrzymuje uczeń, który:</text:p>
      <text:p text:style-name="P21">a) nie wywiązuje się ze swoich obowiązków, popełnia liczne uchybienia i oddziałuje szkodliwie i demoralizująco na otoczenie,</text:p>
      <text:p text:style-name="P21">b) w okresie opuścił mniej niż 50 % zajęć lekcyjnych bez usprawiedliwienia,</text:p>
      <text:p text:style-name="P21">c) wagaruje i często spóźnia się na lekcje,</text:p>
      <text:p text:style-name="P21">d) lekceważy obowiązki szkolne, nie przygotowuje się do zajęć lekcyjnych,</text:p>
      <text:p text:style-name="P21">e) przeszkadza w prowadzeniu lekcji i nie reaguje na uwagi nauczyciela,</text:p>
      <text:p text:style-name="P21">f) swoim zachowaniem naraża na niebezpieczeństwo siebie i innych,</text:p>
      <text:p text:style-name="P21">g) lekceważąco odnosi się do kolegów, nauczycieli i pracowników szkoły,</text:p>
      <text:p text:style-name="P21"><text:soft-page-break/>h) niszczy sprzęt szkolny,</text:p>
      <text:p text:style-name="P21">i) zdarzają mu się zachowania agresywne w szkole i poza nią,</text:p>
      <text:p text:style-name="P21">j) unika lub odmawia pracy na rzecz oddziału i szkoły,</text:p>
      <text:p text:style-name="P21">k) nie dba o piękno języka ojczystego,</text:p>
      <text:p text:style-name="P21">l) nie dba o zdrowie swoje i innych, ulega nałogom,</text:p>
      <text:p text:style-name="P21">ł) nie szanuje godności osobistej uczniów, nauczycieli lub innych osób,</text:p>
      <text:p text:style-name="P21">m) otrzymał naganę Dyrektora Szkoły i wykazał się poprawa zachowania,</text:p>
      <text:p text:style-name="P21">n) ma liczne uwagi o niewłaściwym zachowaniu.</text:p>
      <text:p text:style-name="P22">F. Naganną ocenę zachowania otrzymuje uczeń w stosunku, do którego zostały wyczerpane wszystkie podejmowane przez szkołę działania o charakterze wychowawczym i profilaktycznym, i który w szczególności:</text:p>
      <text:p text:style-name="P21">a) opuścił bez usprawiedliwienia ponad połowę czasu przeznaczonego na realizację obowiązkowych zajęć edukacyjnych,</text:p>
      <text:p text:style-name="P21">b) w rażący sposób narusza obowiązujące w szkole normy zachowania, obowiązki statutowe oraz nie reaguje na kary, nie wyrażą chęci poprawy,</text:p>
      <text:p text:style-name="P21">c) używa wulgarnego słownictwa,</text:p>
      <text:p text:style-name="P21">d) przejawia arogancki, agresywny stosunek do innych,</text:p>
      <text:p text:style-name="P21">e) popełnia kradzieże lub wymuszenia, ma konflikt z prawem, stosuje groźby wobec innych,</text:p>
      <text:p text:style-name="P21">f) świadomie nie przestrzega zasad bezpieczeństwa i higieny pracy oraz naraża innych na niebezpieczeństwo,</text:p>
      <text:p text:style-name="P21">g) stosuje w szkole przemoc fizyczną wobec uczniów, nauczycieli lub innych osób zagrażającą ich życiu bądź naruszającą ich bezpieczeństwo,</text:p>
      <text:p text:style-name="P21">h) na terenie szkoły posiada, używa lub rozprowadza środki odurzające lub substancje psychotropowe, spożywa napoje alkoholowe lub pali papierosy i e-papierosy,</text:p>
      <text:p text:style-name="P21">i) rozpowszechnia wśród uczniów materiały przedstawiające zachowania agresywne, okrucieństwo, treści pornograficzne lub obrażające uczucia religijne,</text:p>
      <text:p text:style-name="P21">j) świadomie niszczy dobra materialne należące do uczniów, szkoły, nauczycieli lub innych osób,</text:p>
      <text:p text:style-name="P21">k) narusza godność osobistą uczniów, nauczycieli lub innych osób poprzez zniesławienie, agresję lub prowokację,</text:p>
      <text:p text:style-name="P21">l) otrzymał naganę Dyrektora Szkoły i nie wykazuje poprawy zachowania.</text:p>
      <text:p text:style-name="P21">10. Przy wystawianiu ocen klasyfikacyjnych zachowania ucznia należy zawsze uwzględnić ilość nieusprawiedliwionych godzin na zajęciach.</text:p>
      <text:p text:style-name="P17"><text:soft-page-break/><text:span text:style-name="T7"/></text:p>
      <text:p text:style-name="P19"><text:span text:style-name="T8">​5.</text:span><text:span text:style-name="T10"> Pozostałe warunki klasyfikacji i ciężkie wykroczenia</text:span></text:p>
      <text:list xml:id="list1306580506772275830" text:style-name="WWNum11">
        <text:list-item>
          <text:list>
            <text:list-item>
              <text:p text:style-name="P25"><text:span text:style-name="T8">​Wyjściową oceną zachowania na początek cyklu jest ocena </text:span><text:span text:style-name="T10">dobra</text:span><text:span text:style-name="T8">. Ocena nie wpływa na oceny z przedmiotów ani na promocję.</text:span></text:p>
            </text:list-item>
          </text:list>
        </text:list-item>
      </text:list>
      <text:p text:style-name="P20"/>
      <text:list xml:id="list35858149" text:continue-numbering="true" text:style-name="WWNum11">
        <text:list-item>
          <text:list>
            <text:list-item>
              <text:p text:style-name="P25"><text:span text:style-name="T8">​</text:span><text:span text:style-name="T10">Działania podwyższające ocenę po klasyfikacji śródrocznej:</text:span><text:span text:style-name="T8"> wolontariat, praca w Samorządzie Uczniowskim, pomoc słabszym uczniom w nauce, przygotowanie pomocy naukowych, naprawienie wyrządzonej szkody.</text:span></text:p>
            </text:list-item>
            <text:list-item>
              <text:p text:style-name="P25"><text:span text:style-name="T8">​</text:span><text:span text:style-name="T10">Ciężkie wykroczenia statutowe:</text:span><text:span text:style-name="T8"> używanie/rozprowadzanie używek, przemoc fizyczna/psychiczna, kradzież, fałszowanie dokumentów, wagarowanie (&gt;50% nieusprawiedliwionych godzin). Skutkują naganą Dyrektora Szkoły oraz oceną </text:span><text:span text:style-name="T10">nieodpowiednią</text:span><text:span text:style-name="T8"> lub </text:span><text:span text:style-name="T10">naganną</text:span><text:span text:style-name="T8"> z zachowania. </text:span></text:p>
            </text:list-item>
          </text:list>
        </text:list-item>
      </text:list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Open Sans" svg:font-family="'Open Sans', sans-serif"/>
    <style:font-face style:name="OpenSymbol" svg:font-family="OpenSymbol"/>
    <style:font-face style:name="georgia" svg:font-family="georgia, serif"/>
    <style:font-face style:name="Lucida Sans1" svg:font-family="'Lucida Sans'" style:font-family-generic="swiss"/>
    <style:font-face style:name="Courier New" svg:font-family="'Courier New'" style:font-adornments="Normalny" style:font-family-generic="modern" style:font-pitch="fixed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176cm" fo:margin-bottom="0.176cm" fo:line-height="100%"/>
      <style:text-properties style:font-name="Times New Roman" fo:font-size="13.5pt" fo:font-weight="bold" style:font-name-asian="Times New Roman1" style:font-size-asian="13.5pt" style:language-asian="pl" style:country-asian="PL" style:font-weight-asian="bold" style:font-name-complex="Times New Roman1" style:font-size-complex="13.5pt" style:font-weight-complex="bold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 fo:line-height="100%"/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style:style style:name="Nagłówek_20_3_20_Znak" style:display-name="Nagłówek 3 Znak" style:family="text" style:parent-style-name="Default_20_Paragraph_20_Font">
      <style:text-properties style:font-name="Times New Roman" fo:font-size="13.5pt" fo:font-weight="bold" style:font-name-asian="Times New Roman1" style:font-size-asian="13.5pt" style:language-asian="pl" style:country-asian="PL" style:font-weight-asian="bold" style:font-name-complex="Times New Roman1" style:font-size-complex="13.5pt" style:font-weight-complex="bold"/>
    </style:style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style:font-name-complex="Courier New1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SPnr3 w Lipnie</meta:initial-creator>
    <dc:creator>Anna Socha</dc:creator>
    <meta:editing-cycles>1</meta:editing-cycles>
    <meta:creation-date>2026-08-26T07:25:00</meta:creation-date>
    <dc:date>2026-08-26T15:57:43.19</dc:date>
    <meta:editing-duration>PT28S</meta:editing-duration>
    <meta:generator>OpenOffice/4.1.15$Win32 OpenOffice.org_project/4115m2$Build-9813</meta:generator>
    <meta:document-statistic meta:table-count="0" meta:image-count="0" meta:object-count="0" meta:page-count="6" meta:paragraph-count="127" meta:word-count="1461" meta:character-count="10415"/>
    <meta:user-defined meta:name="AppVersion">12.0000</meta:user-defined>
    <meta:user-defined meta:name="Company">Ministrerstwo Edukacji Narodowej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